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''<text:line-break/>{{Stub}}<text:line-break/> {{Ideology}}<text:line-break/><text:line-break/>'''Accessism''' is a 21st-century socio-economic framework that treats the Earth as a single shared operating system that must be intelligently updated to eliminate practical scarcity, serve all inhabitants equally (human and non-human), and replace competition with open-source feedback-driven abundance.<text:line-break/><text:line-break/>== Core principles ==<text:line-break/>* Civilisation is a planetary operating system that is currently running obsolete 20th-century code (capitalism, state socialism, labour-party reformism).<text:line-break/>* The update is written in open-source, decentralised, real-time feedback loops rather than central planning or corporate ownership.<text:line-break/>* Technology and automation are redirected from profit to universal needs satisfaction and ecological restoration.<text:line-break/>* Power must be distributed by design; any concentration of control is treated as a bug to be patched immediately.<text:line-break/><text:line-break/>== Relation to Open Access Economy ==<text:line-break/>Accessism is one concrete implementation proposal for an Open Access Economy. While the broader Open Access Economy concept remains ideology-agnostic, Accessism explicitly rejects:<text:line-break/>* Markets as the allocation mechanism<text:line-break/>* Wage labour as the distribution mechanism<text:line-break/>* Any form of representative hierarchy as the decision-making mechanism<text:line-break/><text:line-break/>Instead it proposes a global network of sensor-equipped resource commons governed by transparent, auditable, and instantly revocable algorithms.<text:line-break/><text:line-break/>== External links ==<text:line-break/>* [https://accessist-international.org/ Accessist International] – primary organisation developing and promoting Accessism<text:line-break/>* Accessist Manifesto (2024–2025)<text:line-break/><text:line-break/>[[Category:Ideologies|]]<text:line-break/>[[Category:Post-capitalism|]]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ccessism</dc:title>
  </office:meta>
</office:document-meta>
</file>