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ustria_ffn"/><text:bookmark-start text:name="__RefHeading___austria_free_food_networks_1"/><text:bookmark-start text:name="austria_free_food_networks"/>Austria Free Food Networks<text:bookmark-end text:name="__RefHeading___austria_free_food_networks_1"/><text:bookmark-end text:name="austria_free_food_networks"/></text:h>
      <text:h text:style-name="Heading_20_3" text:outline-level="3"><text:bookmark-start text:name="__RefHeading___foodsharing_2"/><text:bookmark-start text:name="foodsharing"/>Foodsharing<text:bookmark-end text:name="__RefHeading___foodsharing_2"/><text:bookmark-end text:name="foodsharing"/></text:h>
      <text:p text:style-name="Text_20_body">Graz: graz [at] foodharing.network<text:line-break/>
Vienna: wien [at] foodharing.network<text:line-break/>
100% gift economy!</text:p>
      <text:p text:style-name="Text_20_body">A very professional organization that helps anyone who wants to achieve a friendly relationship with nearby entities in their municipality to get the free food that they regularly throw away. You have to write them an email to meet them. Their address is the one indicated, replace “[at]” with “@”.—-
<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ustria_ffn</dc:title>
  </office:meta>
</office:document-meta>
</file>