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uxbe"/><text:bookmark-start text:name="__RefHeading___introduction_to_buxbe_1"/><text:bookmark-start text:name="introduction_to_buxbe"/>Introduction to BUXBE<text:bookmark-end text:name="__RefHeading___introduction_to_buxbe_1"/><text:bookmark-end text:name="introduction_to_buxbe"/></text:h>
      <text:p text:style-name="Text_20_body">BUXBE wishes to incentivise creating sustainably/regeneratively.</text:p>
      <text:h text:style-name="Heading_20_2" text:outline-level="2"><text:bookmark-start text:name="__RefHeading___links_2"/><text:bookmark-start text:name="links"/>Links<text:bookmark-end text:name="__RefHeading___links_2"/><text:bookmark-end text:name="links"/></text:h>
      <text:p text:style-name="Text_20_body">Medium: <text:a xlink:type="simple" xlink:href="https://buxbe.medium.com" text:style-name="Internet_20_link" text:visited-style-name="Visited_20_Internet_20_Link">https://buxbe.medium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xbe</dc:title>
  </office:meta>
</office:document-meta>
</file>