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atalonia_transport"/><text:bookmark-start text:name="__RefHeading___catalonia_1"/><text:bookmark-start text:name="catalonia"/>Catalonia<text:bookmark-end text:name="__RefHeading___catalonia_1"/><text:bookmark-end text:name="catalonia"/></text:h>
      <text:h text:style-name="Heading_20_3" text:outline-level="3"><text:bookmark-start text:name="__RefHeading___on_land_2"/><text:bookmark-start text:name="on_land"/>on land<text:bookmark-end text:name="__RefHeading___on_land_2"/><text:bookmark-end text:name="on_land"/></text:h>
      <text:h text:style-name="Heading_20_4" text:outline-level="4"><text:bookmark-start text:name="__RefHeading___reus_3"/><text:bookmark-start text:name="reus"/>Reus<text:bookmark-end text:name="__RefHeading___reus_3"/><text:bookmark-end text:name="reus"/></text:h>
      <text:p text:style-name="Text_20_body"><text:span text:style-name="Strong_20_Emphasis">Mobilitzem-nos</text:span><text:line-break/>
A whatsapp group. To enter contact 629918425<text:line-break/>
100% gift economy!<text:line-break/></text:p>
      <text:p text:style-name="Text_20_body">It consists in a phone-chat group in which people ask for rides or let others know when they will drive somewhere, in case someone wants to join them. It includes an online spreadsheet with a list of regular trips people make and who to contact to join them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talonia_transport</dc:title>
  </office:meta>
</office:document-meta>
</file>