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chile_gift_networks"/><text:bookmark-start text:name="__RefHeading___chile_1"/><text:bookmark-start text:name="chile"/>Chile<text:bookmark-end text:name="__RefHeading___chile_1"/><text:bookmark-end text:name="chile"/></text:h>
      <text:p text:style-name="Text_20_body"><text:span text:style-name="Strong_20_Emphasis">Miinga</text:span>
<text:a xlink:type="simple" xlink:href="https://miinga.cl/" text:style-name="Internet_20_link" text:visited-style-name="Visited_20_Internet_20_Link">https://miinga.cl/</text:a><text:line-break/>
100% economía de regalo<text:line-break/>
Espacio virtual</text:p>
      <text:p text:style-name="Text_20_body">Miinga es una página web donde se puede ofrecer regalos y servicios gratuitos, no se pueden hacer pedido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hile_gift_networks</dc:title>
  </office:meta>
</office:document-meta>
</file>