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130d8dae9914f54b11bef1173842de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piosis"/><text:bookmark-start text:name="__RefHeading___introduction_to_copiosis_1"/><text:bookmark-start text:name="introduction_to_copiosis"/>Introduction to Copiosis<text:bookmark-end text:name="__RefHeading___introduction_to_copiosis_1"/><text:bookmark-end text:name="introduction_to_copiosis"/></text:h>
      <text:p text:style-name="Text_20_body"><draw:frame draw:style-name="medialeft" draw:name="0" text:anchor-type="paragraph" draw:z-index="0" svg:width="4.4979166666667cm" svg:height="3.5983333333333cm"><draw:image xlink:href="Pictures/c130d8dae9914f54b11bef1173842dec.jpg" xlink:type="simple" xlink:show="embed" xlink:actuate="onLoad"/></draw:frame>
Copiosis is an economic system featuring a reward system called Net-benefit reward or 'NBR' based on a form of <text:a xlink:type="simple" xlink:href="https://openaccesseconomy.org/doku.php?id=non_physical_object_money" text:style-name="Internet_20_link" text:visited-style-name="Visited_20_Internet_20_Link">non-physical object money</text:a>. </text:p>
      <text:p text:style-name="Text_20_body">Copiosis proposes that the basic necessities in its system such as food, housing, clothing, healthcare, and education will be made available at no cost to anyone, while luxury items will be accessed through a system of payment based on the net benefit to society.</text:p>
      <text:h text:style-name="Heading_20_2" text:outline-level="2"><text:bookmark-start text:name="__RefHeading___proposal_highlights_2"/><text:bookmark-start text:name="proposal_highlights"/>Proposal highlights<text:bookmark-end text:name="__RefHeading___proposal_highlights_2"/><text:bookmark-end text:name="proposal_highlights"/></text:h>
      <text:list text:style-name="List_20_1" text:continue-numbering="false">
        <text:list-item>
          <text:p text:style-name="List_20_1_Content_First"> All debts released</text:p>
        </text:list-item>
        <text:list-item>
          <text:p text:style-name="List_20_1_Content"> Non-transferable reward system reducing theft and crime</text:p>
        </text:list-item>
        <text:list-item>
          <text:p text:style-name="List_20_1_Content"> Maintains a property system</text:p>
        </text:list-item>
        <text:list-item>
          <text:p text:style-name="List_20_1_Content"> All debt-based monies converted to its reward system</text:p>
        </text:list-item>
        <text:list-item>
          <text:p text:style-name="List_20_1_Content_Last"> Interest, tax, and inflation fre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opiosis</dc:title>
  </office:meta>
</office:document-meta>
</file>