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free_collaboration_network"/><text:bookmark-start text:name="__RefHeading___create_your_own_free_collaboration_network_1"/><text:bookmark-start text:name="create_your_own_free_collaboration_network"/>Create your own Free Collaboration Network<text:bookmark-end text:name="__RefHeading___create_your_own_free_collaboration_network_1"/><text:bookmark-end text:name="create_your_own_free_collaboration_network"/></text:h>
      <text:p text:style-name="Text_20_body">If you can't find an FCN near you or that suits your needs it is very easy to create one yourself.</text:p>
      <text:p text:style-name="Text_20_body">It can be as simple as a phonechat group (with signal, telegram or whatsapp). Create a message group and invite people you know to it. You can also create a Facebook or Slack group and start offering and requesting goods and services that you can.</text:p>
      <text:p text:style-name="Text_20_body">Unlike other more complicated mutual aid systems or coops, FCNs usually don't require any legal set-up, funding or paperwork - just a group of people helping each other out.</text:p>
      <text:p text:style-name="Text_20_body">Later we will write a guide on how create and manage them. You can always contact us and we will be happy to help you. Call, text or email via <text:a xlink:type="simple" xlink:href="https://changingtheworldiseasy.com" text:style-name="Internet_20_link" text:visited-style-name="Visited_20_Internet_20_Link">ChangingTheWorldIsEasy.com</text:a>—-
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free_collaboration_network</dc:title>
  </office:meta>
</office:document-meta>
</file>