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942d4013dafa28989c9cc906f18a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start"/><text:bookmark-start text:name="__RefHeading___herzlich_willkommen_zum_wiki_ueber_eine_oekonomie_des_offenen_zugriffs_1"/><text:bookmark-start text:name="herzlich_willkommen_zum_wiki_ueber_eine_oekonomie_des_offenen_zugriffs"/>Herzlich Willkommen zum Wiki über eine Ökonomie des offenen Zugriffs<text:bookmark-end text:name="__RefHeading___herzlich_willkommen_zum_wiki_ueber_eine_oekonomie_des_offenen_zugriffs_1"/><text:bookmark-end text:name="herzlich_willkommen_zum_wiki_ueber_eine_oekonomie_des_offenen_zugriffs"/></text:h>
      <text:p text:style-name="Text_20_body">Es handelt sich hier um eine gemeinschaftlich erstellte Dokumentation über die Theorie einer <text:a xlink:type="simple" xlink:href="https://openaccesseconomy.org/doku.php?id=de:open_access_economy" text:style-name="Internet_20_link" text:visited-style-name="Visited_20_Internet_20_Link">Ökonomie des offenen Zugriffs</text:a> für jeden. Hier gibt es viele Artikel, die möglichst alle Aspekte dieser Theorie im Detail erläutern.</text:p>
      <text:p text:style-name="Text_20_body"><draw:frame draw:style-name="mediacenter" draw:name="0" text:anchor-type="paragraph" draw:z-index="0" svg:width="31.75cm" style:rel-width="100%" svg:height="16.66875cm" style:rel-height="scale"><draw:image xlink:href="Pictures/bb942d4013dafa28989c9cc906f18ad9.png" xlink:type="simple" xlink:show="embed" xlink:actuate="onLoad"/></draw:frame></text:p>
      <text:h text:style-name="Heading_20_2" text:outline-level="2"><text:bookmark-start text:name="__RefHeading___was_ist_eine_oekonomie_des_offenen_zugriffs_2"/><text:bookmark-start text:name="was_ist_eine_oekonomie_des_offenen_zugriffs"/>Was ist eine Ökonomie des offenen Zugriffs?<text:bookmark-end text:name="__RefHeading___was_ist_eine_oekonomie_des_offenen_zugriffs_2"/><text:bookmark-end text:name="was_ist_eine_oekonomie_des_offenen_zugriffs"/></text:h>
      <text:p text:style-name="Text_20_body">Eine <text:a xlink:type="simple" xlink:href="https://openaccesseconomy.org/doku.php?id=de:open_access_economy" text:style-name="Internet_20_link" text:visited-style-name="Visited_20_Internet_20_Link">Ökonomie des offenen Zugriffs</text:a> ist eine vorgeschlagene alternative Methode die menschliche Gesellschaft zu organisieren ohne die Begrenzungen von Handel und von Märkten. Stattdessen nutzt sie bestehende Gemeinschaftsstrukturen und Technologie um sicherzustellen, dass zumindest die Grundbedürfnisse jedes Menschen bedingungslos erfüllt werden, während gleichzeitig der Schutz lebendiger Systeme maximiert wird.</text:p>
      <text:p text:style-name="Text_20_body">Befürworter der offenen Zugriffsökonomie glauben, dass die überwiegende Mehrheit der heutigen sozialen und ökologischen Probleme, wie Armut, schlechte Gesundheit und Ernährung, viele Formen der Kriminalität und psychischer Erkrankungen, Umweltverschmutzung und Verschwendung, unserem marktwirtschaftlichen System des Handelns, welches aus technologischer Sicht mittlerweile überholt sein könnte, inhärent sind.</text:p>
      <text:h text:style-name="Heading_20_2" text:outline-level="2"><text:bookmark-start text:name="__RefHeading___diese_webseite_3"/><text:bookmark-start text:name="diese_webseite"/>Diese Webseite<text:bookmark-end text:name="__RefHeading___diese_webseite_3"/><text:bookmark-end text:name="diese_webseite"/></text:h>
      <text:p text:style-name="Text_20_body">Diese Webseite soll ein nicht technischer, leicht zugänglicher Leitfaden sein um zu verstehen, wie ein nach-marktwirtschaftliches System des offenen Zugriffs funktionieren könnte.</text:p>
      <text:p text:style-name="Text_20_body">Es ist aber auch ein Wiki - was bedeutet, dass es von jedem selber ergänzt, verbessert und bearbeitet werden kann. Unsere Mission ist es, eine umfassende Dokumentation zu erstellen, welche dieses Konzept detailliert erklärt, insbesondere erläutert, warum es notwendig und besser ist, wie es funktioniert und wie wir es umsetzen können.</text:p>
      <text:p text:style-name="Text_20_body">Wenn du ein Befürworter einer <text:a xlink:type="simple" xlink:href="https://openaccesseconomy.org/doku.php?id=de:open_access_economy" text:style-name="Internet_20_link" text:visited-style-name="Visited_20_Internet_20_Link">offenen Zugriffs</text:a> oder <text:a xlink:type="simple" xlink:href="https://openaccesseconomy.org/doku.php?id=de:resource_based_economy" text:style-name="Internet_20_link" text:visited-style-name="Visited_20_Internet_20_Link">ressourcenbasierten
Wirtschaftsform</text:a> bist, laden wir dich ein, <text:a xlink:type="simple" xlink:href="https://openaccesseconomy.org/doku.php?id=start_do_register" text:style-name="Internet_20_link" text:visited-style-name="Visited_20_Internet_20_Link">ein Konto zu erstellen</text:a> und mit uns gemeinsam daran zu arbeiten, eine vertrauenswürdige Wissensdatenbank für eine Idee aufzubauen, von der wir glauben, dass sie das Potential hat das Leben jedes einzelnen Menschen auf unserem Planeten zu verbessern.</text:p>
      <text:p text:style-name="Text_20_body"><text:span text:style-name="Emphasis">PS: Bitte respektiere unsere <text:a xlink:type="simple" xlink:href="https://openaccesseconomy.org/doku.php?id=de:community_guidelines" text:style-name="Internet_20_link" text:visited-style-name="Visited_20_Internet_20_Link">Community-Richtlinien</text:a> wenn du zu dieser Seite beiträgs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de:start</dc:title>
  </office:meta>
</office:document-meta>
</file>