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a119da96837878eb528b7336365f1eb.svg"/>
  <manifest:file-entry manifest:media-type="image/png" manifest:full-path="Pictures/0a3a75da5fbb07a6692de2cefb336f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5a119da96837878eb528b7336365f1eb.svg" xlink:type="simple" xlink:show="embed" xlink:actuate="onLoad"/></draw:frame> <text:span text:style-name="Strong_20_Emphasis"><text:bookmark text:name="es:leveraging_cooperation"/>This page is not fully translated, yet. <text:span text:style-name="Emphasis">Falta Proofreading</text:span> </text:span></text:p>
      <text:h text:style-name="Heading_20_1" text:outline-level="1"><text:bookmark-start text:name="__RefHeading___aprovechando_la_cooperacion_innata_1"/><text:bookmark-start text:name="aprovechando_la_cooperacion_innata"/>Aprovechando la cooperación innata<text:bookmark-end text:name="__RefHeading___aprovechando_la_cooperacion_innata_1"/><text:bookmark-end text:name="aprovechando_la_cooperacion_innata"/></text:h>
      <text:p text:style-name="Text_20_body">Es importante recordar que el incentivo monetario sólo es fuerte porque está vinculado directamente a nuestra supervivencia y progreso personal. Si se levantara el requisito del uso de la riqueza monetaria para asegurar la supervivencia y el progreso, entonces no hay razón para que tal incentivo continúe existiendo.<text:line-break/>
<draw:frame draw:style-name="mediacenter" draw:name="1" text:anchor-type="paragraph" draw:z-index="1" svg:width="31.75cm" style:rel-width="100%" svg:height="16.66875cm" style:rel-height="scale"><draw:image xlink:href="Pictures/0a3a75da5fbb07a6692de2cefb336f27.png" xlink:type="simple" xlink:show="embed" xlink:actuate="onLoad"/></draw:frame></text:p>
      <text:p text:style-name="Text_20_body"><text:line-break/>
Por supuesto, hay muchos otros incentivos aparte de los monetarios. Estos incluyen el deseo de ser productivos, de auto-mejorarse, de socializar, de ayudar a los demás, de trabajar en equipo, de crear algo significativo, de caer bien, de ser popular, etc. Todos estos incentivos afectan también a nuestras acciones diarias y sin duda desempeñarían un papel más destacado en nuestras vidas con nuestros incentivos básicos de supervivencia ya cumplid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leveraging_cooperation</dc:title>
  </office:meta>
</office:document-meta>
</file>