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open_access_directives"/><text:bookmark-start text:name="__RefHeading___propuestas_de_transicion_1"/><text:bookmark-start text:name="propuestas_de_transicion"/>Propuestas de transición<text:bookmark-end text:name="__RefHeading___propuestas_de_transicion_1"/><text:bookmark-end text:name="propuestas_de_transicion"/></text:h>
      <text:p text:style-name="Text_20_body">Existen numerosas propuestas que pueden ayudar con la transición a una economía de acceso abierto:</text:p>
      <text:h text:style-name="Heading_20_2" text:outline-level="2"><text:bookmark-start text:name="__RefHeading___intercambio_2"/><text:bookmark-start text:name="intercambio"/>Intercambio<text:bookmark-end text:name="__RefHeading___intercambio_2"/><text:bookmark-end text:name="intercambio"/></text:h>
      <text:p text:style-name="Text_20_body">Fomentar el compartir como alternativa económica. Si consideramos al comercio en sí mismo como la fuerza impulsora de las malas motivaciones y comportamientos, se deduce que promover el intercambio (como la antítesis del comercio) puede ayudar a forjar nuevos patrones de comportamiento en paralelo con el sistema comercial existente.</text:p>
      <text:p text:style-name="Text_20_body">Se cree que si suficientes personas adoptan el intercambio como un medio económico alternativo, algún día podría reemplazar el comercio por completo. Se puede encontrar una lista de iniciativas para compartir en la página de creación de <text:a xlink:type="simple" xlink:href="https://openaccesseconomy.org/doku.php?id=prototyping" text:style-name="Internet_20_link" text:visited-style-name="Visited_20_Internet_20_Link">prototipos</text:a>.</text:p>
      <text:h text:style-name="Heading_20_2" text:outline-level="2"><text:bookmark-start text:name="__RefHeading___apoyo_incondicional_3"/><text:bookmark-start text:name="apoyo_incondicional"/>Apoyo incondicional<text:bookmark-end text:name="__RefHeading___apoyo_incondicional_3"/><text:bookmark-end text:name="apoyo_incondicional"/></text:h>
      <text:p text:style-name="Text_20_body"><text:a xlink:type="simple" xlink:href="https://en.wikipedia.org/wiki/Basic_income" text:style-name="Internet_20_link" text:visited-style-name="Visited_20_Internet_20_Link">La Renta Básica Universal</text:a> es un programa público gubernamental propuesto para un pago periódico que se entrega a todos de forma individual sin prueba de recursos ni requisitos de trabajo.</text:p>
      <text:p text:style-name="Text_20_body"><text:a xlink:type="simple" xlink:href="https://universalbasicservices.org/" text:style-name="Internet_20_link" text:visited-style-name="Visited_20_Internet_20_Link">Los Servicios Básicos Universales</text:a> son una iniciativa propuesta a nivel gubernamental para proporcionar bienes y servicios gratuitos. Esto incluye comida, vivienda, transporte, atención médica, educación y comunicaciones gratuitos.</text:p>
      <text:h text:style-name="Heading_20_2" text:outline-level="2"><text:bookmark-start text:name="__RefHeading___sistemas_alternativos_de_comercio_4"/><text:bookmark-start text:name="sistemas_alternativos_de_comercio"/>Sistemas alternativos de comercio<text:bookmark-end text:name="__RefHeading___sistemas_alternativos_de_comercio_4"/><text:bookmark-end text:name="sistemas_alternativos_de_comercio"/></text:h>
      <text:p text:style-name="Text_20_body"><text:a xlink:type="simple" xlink:href="https://copiosis.com" text:style-name="Internet_20_link" text:visited-style-name="Visited_20_Internet_20_Link">Copiosis</text:a> es una propuesta de sistema económico que sugiere que las necesidades básicas como alimentación, vivienda, vestido, salud y educación estarán disponibles sin costo para nadie, mientras que los artículos de lujo se accederán a través de un sistema de pago basado en el beneficio neto para la sociedad.</text:p>
      <text:p text:style-name="Text_20_body"><text:a xlink:type="simple" xlink:href="https://common-planet.org" text:style-name="Internet_20_link" text:visited-style-name="Visited_20_Internet_20_Link">Common Planet</text:a> es una propuesta de reimaginar el control, uso y acceso a toda la tierra, edificios, casas y recursos del planeta. El <text:a xlink:type="simple" xlink:href="https://common-planet.org/plan" text:style-name="Internet_20_link" text:visited-style-name="Visited_20_Internet_20_Link">plan</text:a> implica liberar todas las deudas y proporcionar ingresos incondicionales.</text:p>
      <text:p text:style-name="Text_20_body"><text:a xlink:type="simple" xlink:href="http://nopomstuff.info" text:style-name="Internet_20_link" text:visited-style-name="Visited_20_Internet_20_Link">NoPOM</text:a> es una propuesta que constituye el trabajo inicial, la inspiración y la base original de Copiosis y Common Planet, basada en el libro evolutivo de Larry K. Mason, “Invisible Hand”.</text:p>
      <text:p text:style-name="Text_20_body"><text:a xlink:type="simple" xlink:href="https://numeroset.net" text:style-name="Internet_20_link" text:visited-style-name="Visited_20_Internet_20_Link">Numero Set</text:a> es un sistema de gestión de transacciones basado en los principios de la economía de distribución equitativa.</text:p>
      <text:h text:style-name="Heading_20_2" text:outline-level="2"><text:bookmark-start text:name="__RefHeading___ideas_comunitarias_y_cooperativas_5"/><text:bookmark-start text:name="ideas_comunitarias_y_cooperativas"/>Ideas comunitarias y cooperativas<text:bookmark-end text:name="__RefHeading___ideas_comunitarias_y_cooperativas_5"/><text:bookmark-end text:name="ideas_comunitarias_y_cooperativas"/></text:h>
      <text:p text:style-name="Text_20_body"><text:a xlink:type="simple" xlink:href="https://www.ubuntucontributionism.org/one-small-town" text:style-name="Internet_20_link" text:visited-style-name="Visited_20_Internet_20_Link">One Small Town</text:a> es una propuesta de Michael Tellinger del Ubuntu Liberation Movement para crear un prototipo de cooperativa comunitaria a partir de la cual se podrían modelar otras comunidades más grandes.</text:p>
      <text:p text:style-name="Text_20_body"><text:a xlink:type="simple" xlink:href="https://www.onecommunityglobal.org/" text:style-name="Internet_20_link" text:visited-style-name="Visited_20_Internet_20_Link">One Community Global</text:a> es una organización sin fines de lucro y no gubernamental formada íntegramente por voluntarios. Su misión es ayudar a las personas a crear un mundo mejor mediante la demostración de una forma de vida más sostenible y enriquecedora y el código abierto de todo lo necesario para la reproducción. Para lograr esto, están reuniendo a personas con conciencia por el Bien Superior de toda la vida y el planeta y están diseñando todo lo necesario para lanzar centros de demostración / maestros que se reproduzcan a sí mismos como un camino hacia la sostenibilidad global. Sus herramientas, tutoriales y recursos compartidos de forma gratuita cubren los enfoques del “Bien más alto” en relación con los alimentos, la energía, la vivienda, la educación, la economía, las prácticas de vida plena, la administración global y más.</text:p>
      <text:p text:style-name="Text_20_body">El <text:a xlink:type="simple" xlink:href="https://openaccesseconomy.org/doku.php?id=kotocoop" text:style-name="Internet_20_link" text:visited-style-name="Visited_20_Internet_20_Link">Koto Coop model</text:a> propone una metodología para la creación de una cooperativa viable como transición a una economía de acceso abierto / basada en recurs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open_access_directives</dc:title>
  </office:meta>
</office:document-meta>
</file>