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ance_gift_networks"/><text:bookmark-start text:name="__RefHeading___france_1"/><text:bookmark-start text:name="france"/>France<text:bookmark-end text:name="__RefHeading___france_1"/><text:bookmark-end text:name="france"/></text:h>
      <text:p text:style-name="Text_20_body"><text:span text:style-name="Strong_20_Emphasis">Zone de Gratuité</text:span><text:line-break/>
<text:a xlink:type="simple" xlink:href="https://www.facebook.com/Zone-de-gratuit%C3%A9-903046889831514/" text:style-name="Internet_20_link" text:visited-style-name="Visited_20_Internet_20_Link"> Their Facebook page</text:a><text:line-break/>
100% gift economy!<text:line-break/>
Events</text:p>
      <text:p text:style-name="Text_20_body">This Facebook group is dedicated to publishing announcements of upcoming Really Really Free Markets in France.</text:p>
      <text:h text:style-name="Heading_20_3" text:outline-level="3"><text:bookmark-start text:name="__RefHeading___farfay_2"/><text:bookmark-start text:name="farfay"/>Farfay<text:bookmark-end text:name="__RefHeading___farfay_2"/><text:bookmark-end text:name="farfay"/></text:h>
      <text:p text:style-name="Text_20_body"><text:span text:style-name="Strong_20_Emphasis">Free Shop Le Farfouilli</text:span><text:line-break/>
<text:a xlink:type="simple" xlink:href="https://www.facebook.com/freeshop.ferfay/" text:style-name="Internet_20_link" text:visited-style-name="Visited_20_Internet_20_Link">Their Facebook page</text:a>
Includes barter
A real space</text:p>
      <text:p text:style-name="Text_20_body">Open one of every two Sundays, they encourage and facilitate all kinds of mutual aid.</text:p>
      <text:h text:style-name="Heading_20_3" text:outline-level="3"><text:bookmark-start text:name="__RefHeading___le_bono_3"/><text:bookmark-start text:name="le_bono"/>Le Bono<text:bookmark-end text:name="__RefHeading___le_bono_3"/><text:bookmark-end text:name="le_bono"/></text:h>
      <text:p text:style-name="Text_20_body"><text:span text:style-name="Strong_20_Emphasis">La Partagerie</text:span><text:line-break/>
<text:a xlink:type="simple" xlink:href="https://la-partagerie.wixsite.com/la-partagerie" text:style-name="Internet_20_link" text:visited-style-name="Visited_20_Internet_20_Link">https://la-partagerie.wixsite.com/la-partagerie</text:a><text:line-break/>
A real space</text:p>
      <text:h text:style-name="Heading_20_3" text:outline-level="3"><text:bookmark-start text:name="__RefHeading___les_voivres_4"/><text:bookmark-start text:name="les_voivres"/>Les Voivres<text:bookmark-end text:name="__RefHeading___les_voivres_4"/><text:bookmark-end text:name="les_voivres"/></text:h>
      <text:p text:style-name="Text_20_body"><text:span text:style-name="Strong_20_Emphasis">La Gratuiterie</text:span><text:line-break/>
<text:a xlink:type="simple" xlink:href="https://www.facebook.com/Gratuiterie-Les-voivres-2017381101905726/" text:style-name="Internet_20_link" text:visited-style-name="Visited_20_Internet_20_Link">Their Facebook page</text:a><text:line-break/>
A real space<text:line-break/>
100% gift economy!</text:p>
      <text:p text:style-name="Text_20_body">In winter it only opens from time to time.</text:p>
      <text:h text:style-name="Heading_20_3" text:outline-level="3"><text:bookmark-start text:name="__RefHeading___lieusaint_5"/><text:bookmark-start text:name="lieusaint"/>Lieusaint<text:bookmark-end text:name="__RefHeading___lieusaint_5"/><text:bookmark-end text:name="lieusaint"/></text:h>
      <text:p text:style-name="Text_20_body"><text:span text:style-name="Strong_20_Emphasis">La Gratuiterie de Lieusaint</text:span><text:line-break/>
<text:a xlink:type="simple" xlink:href="https://www.facebook.com/GratuiteriedeLieusaint/" text:style-name="Internet_20_link" text:visited-style-name="Visited_20_Internet_20_Link">Their Facebook Page</text:a><text:line-break/>
100% gift economy!<text:line-break/>
A real space</text:p>
      <text:h text:style-name="Heading_20_3" text:outline-level="3"><text:bookmark-start text:name="__RefHeading___aix-marseille_6"/><text:bookmark-start text:name="aix-marseille"/>Aix-Marseille<text:bookmark-end text:name="__RefHeading___aix-marseille_6"/><text:bookmark-end text:name="aix-marseille"/></text:h>
      <text:p text:style-name="Text_20_body"><text:span text:style-name="Strong_20_Emphasis">La Gratuiterie</text:span><text:line-break/>
<text:a xlink:type="simple" xlink:href="https://www.facebook.com/LaGratuiterie" text:style-name="Internet_20_link" text:visited-style-name="Visited_20_Internet_20_Link">Their Facebook page</text:a><text:line-break/>
A real spa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rance_gift_networks</dc:title>
  </office:meta>
</office:document-meta>
</file>