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78ddc15ecd695cfb91a3bb71c309725.png"/>
  <manifest:file-entry manifest:media-type="image/png" manifest:full-path="Pictures/c3588067e5b70a90da85c4ab54bcd273.png"/>
  <manifest:file-entry manifest:media-type="image/png" manifest:full-path="Pictures/b61671b4b585495e49b6c960a651b0f1.png"/>
  <manifest:file-entry manifest:media-type="image/png" manifest:full-path="Pictures/1ff2d9184f776a65dfbe242ff97abc4a.png"/>
  <manifest:file-entry manifest:media-type="image/png" manifest:full-path="Pictures/fbdc9c35ad63cea7ea35b6db4d677c3a.png"/>
  <manifest:file-entry manifest:media-type="image/png" manifest:full-path="Pictures/965cd1e821ea2919726042558046a5bd.png"/>
  <manifest:file-entry manifest:media-type="image/png" manifest:full-path="Pictures/a31bbdfbf88f91bd63457193c32062a7.png"/>
  <manifest:file-entry manifest:media-type="image/png" manifest:full-path="Pictures/628fc7e7cc0191ed0b61e067993d05a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ee_trade_wealth_vs_energy_model"/><text:bookmark-start text:name="__RefHeading___free_trade_-_a_wealth_vs._energy_model_1"/><text:bookmark-start text:name="free_trade_-_a_wealth_vs._energy_model"/>Free Trade - A Wealth vs. Energy Model<text:bookmark-end text:name="__RefHeading___free_trade_-_a_wealth_vs._energy_model_1"/><text:bookmark-end text:name="free_trade_-_a_wealth_vs._energy_model"/></text:h>
      <text:p text:style-name="Text_20_body">As an experiment for <text:a xlink:type="simple" xlink:href="https://www.youtube.com/watch?v=qaASCnKNTmA" text:style-name="Internet_20_link" text:visited-style-name="Visited_20_Internet_20_Link">a video</text:a>, I devised a computer simulation of the free trade of wealth and energy using NetLogo's free Agent-Based Modelling (ABM) software. You can view an <text:a xlink:type="simple" xlink:href="https://openaccesseconomy.org/files/Free_Trade_Model_Wealth_vs_Energy.html" text:style-name="Internet_20_link" text:visited-style-name="Visited_20_Internet_20_Link">interactive model online</text:a> or download the NetLogo <text:a xlink:type="simple" xlink:href="https://openaccesseconomy.org/files/Free_Trade_Model_Wealth_vs_Energy.nlogo" text:style-name="Internet_20_link" text:visited-style-name="Visited_20_Internet_20_Link">source code</text:a>. (A copy of this model also exists in the <text:a xlink:type="simple" xlink:href="http://modelingcommons.org/browse/one_model/6676" text:style-name="Internet_20_link" text:visited-style-name="Visited_20_Internet_20_Link">NetLogo media commons</text:a>)</text:p>
      <text:h text:style-name="Heading_20_2" text:outline-level="2"><text:bookmark-start text:name="__RefHeading___summary_2"/><text:bookmark-start text:name="summary"/>Summary<text:bookmark-end text:name="__RefHeading___summary_2"/><text:bookmark-end text:name="summary"/></text:h>
      <text:p text:style-name="Text_20_body">The goal was to create as fair a simulation as possible of a free market trading economy using a few simple parameters. These are:</text:p>
      <text:list text:style-name="List_20_1" text:continue-numbering="false">
        <text:list-item>
          <text:p text:style-name="List_20_1_Content_First"> Each agent would start with the same amount of wealth and energy. (Capital)</text:p>
        </text:list-item>
        <text:list-item>
          <text:p text:style-name="List_20_1_Content"> Each agent would be given a randomly applied 'skill' attribute (a number of varying value, constrained to a maximum of double the lowest)</text:p>
        </text:list-item>
        <text:list-item>
          <text:p text:style-name="List_20_1_Content"> Each agent would trade with a fixed number of randomly allocated 'customer' agents</text:p>
        </text:list-item>
        <text:list-item>
          <text:p text:style-name="List_20_1_Content"> A 'trade' would consist of selling 1 copy of their skill as energy, divided out and paid for equally among their customers</text:p>
        </text:list-item>
        <text:list-item>
          <text:p text:style-name="List_20_1_Content"> Every trade would expend 1 unit of an agent's energy (regardless of value)</text:p>
        </text:list-item>
        <text:list-item>
          <text:p text:style-name="List_20_1_Content_Last"> There is always the same amount of money in the system</text:p>
        </text:list-item>
      </text:list>
      <text:h text:style-name="Heading_20_2" text:outline-level="2"><text:bookmark-start text:name="__RefHeading___notable_omissions_from_the_model_3"/><text:bookmark-start text:name="notable_omissions_from_the_model"/>Notable omissions from the model<text:bookmark-end text:name="__RefHeading___notable_omissions_from_the_model_3"/><text:bookmark-end text:name="notable_omissions_from_the_model"/></text:h>
      <text:p text:style-name="Text_20_body">In order to keep things simple, it was necessary to omit some aspects of real society that I felt would not make a dramatic difference in the outcome. These are:</text:p>
      <text:list text:style-name="List_20_1" text:continue-numbering="false">
        <text:list-item>
          <text:p text:style-name="List_20_1_Content_First"> No generations (births, deaths, etc) It's safe to assume that the majority of held wealth would follow bloodline anyway</text:p>
        </text:list-item>
        <text:list-item>
          <text:p text:style-name="List_20_1_Content"> No marriages / pairing of agents. Though this would affect wealth distribution in some cases, this is outside the scope of this model</text:p>
        </text:list-item>
        <text:list-item>
          <text:p text:style-name="List_20_1_Content"> No inheritance, title or privilege (or lack of). To make it as fair as possible, everyone starts with the same financial opportunity</text:p>
        </text:list-item>
        <text:list-item>
          <text:p text:style-name="List_20_1_Content"> No resource extraction. The limits of physical resources are not relevant to this model</text:p>
        </text:list-item>
        <text:list-item>
          <text:p text:style-name="List_20_1_Content"> No overconsumption or waste. Not relevant to this model</text:p>
        </text:list-item>
        <text:list-item>
          <text:p text:style-name="List_20_1_Content"> No debt / negative money. Though obviously an important factor in real society, it's outside the scope of this model</text:p>
        </text:list-item>
        <text:list-item>
          <text:p text:style-name="List_20_1_Content"> No enhanced powers on wealth acquisition. (Possessing wealth does not make it easier to earn more)</text:p>
        </text:list-item>
        <text:list-item>
          <text:p text:style-name="List_20_1_Content_Last"> What comprises 'skills' for making money is not relevant to the model. There are no ethics</text:p>
        </text:list-item>
      </text:list>
      <text:h text:style-name="Heading_20_2" text:outline-level="2"><text:bookmark-start text:name="__RefHeading___observations_4"/><text:bookmark-start text:name="observations"/>Observations<text:bookmark-end text:name="__RefHeading___observations_4"/><text:bookmark-end text:name="observations"/></text:h>
      <text:p text:style-name="Text_20_body">Initially running the model with agents set at the same minimum skill level reveals no significant increase or decrease in wealth.</text:p>
      <text:p text:style-name="Text_20_body"><draw:frame draw:style-name="media" draw:name="0" text:anchor-type="as-char" draw:z-index="0" svg:width="14.552083333333cm" svg:height="7.2760416666667cm"><draw:image xlink:href="Pictures/878ddc15ecd695cfb91a3bb71c309725.png" xlink:type="simple" xlink:show="embed" xlink:actuate="onLoad"/></draw:frame></text:p>
      <text:p text:style-name="Text_20_body">Even running the model with conservative values (say 1.5 skill variance) reveals a strong and fast trend of the rich getting richer and the poor getting poorer.<draw:frame draw:style-name="media" draw:name="1" text:anchor-type="as-char" draw:z-index="1" svg:width="14.552083333333cm" svg:height="7.2760416666667cm"><draw:image xlink:href="Pictures/c3588067e5b70a90da85c4ab54bcd273.png" xlink:type="simple" xlink:show="embed" xlink:actuate="onLoad"/></draw:frame></text:p>
      <text:p text:style-name="Text_20_body"><draw:frame draw:style-name="media" draw:name="2" text:anchor-type="as-char" draw:z-index="2" svg:width="14.552083333333cm" svg:height="7.2760416666667cm"><draw:image xlink:href="Pictures/b61671b4b585495e49b6c960a651b0f1.png" xlink:type="simple" xlink:show="embed" xlink:actuate="onLoad"/></draw:frame></text:p>
      <text:p text:style-name="Text_20_body">Also, while running for a while, we see the 'middle classes' getting completely wiped out and almost all wealth gravitating to the richest 10%.</text:p>
      <text:p text:style-name="Text_20_body"><draw:frame draw:style-name="media" draw:name="3" text:anchor-type="as-char" draw:z-index="3" svg:width="14.552083333333cm" svg:height="7.2760416666667cm"><draw:image xlink:href="Pictures/1ff2d9184f776a65dfbe242ff97abc4a.png" xlink:type="simple" xlink:show="embed" xlink:actuate="onLoad"/></draw:frame></text:p>
      <text:p text:style-name="Text_20_body">Also it should be noted that there is no debt and only those who can 'afford' to pay are selected as customers at each cycle, however these 'poor' agents can still sell their skills as per normal. Also, it should be further noted that no amount of extra wealth or energy enhances any agent's ability to sell their skills.</text:p>
      <text:h text:style-name="Heading_20_2" text:outline-level="2"><text:bookmark-start text:name="__RefHeading___safety_net_5"/><text:bookmark-start text:name="safety_net"/>Safety net<text:bookmark-end text:name="__RefHeading___safety_net_5"/><text:bookmark-end text:name="safety_net"/></text:h>
      <text:p text:style-name="Text_20_body">Since the model effectively 'kills' off poorer agents, I decided to add a 'safety net' feature which would roughly mimic the effect of social safety nets like state welfare, charity or microloans. Once an agent is in danger of falling below this 'poverty' threshold, they are awarded an extra wealth credit freely. This credit is then taxed across all other agents equally.</text:p>
      <text:p text:style-name="Text_20_body"><draw:frame draw:style-name="media" draw:name="4" text:anchor-type="as-char" draw:z-index="4" svg:width="14.552083333333cm" svg:height="7.2760416666667cm"><draw:image xlink:href="Pictures/fbdc9c35ad63cea7ea35b6db4d677c3a.png" xlink:type="simple" xlink:show="embed" xlink:actuate="onLoad"/></draw:frame></text:p>
      <text:p text:style-name="Text_20_body">While this is an effective way to rescue agents from the poverty line, it makes little difference to the trend of the rich getting richer, except slowing it slightly. (NOTE: A higher safety net figure could be used to simulate a universal basic income)</text:p>
      <text:p text:style-name="Text_20_body"><draw:frame draw:style-name="media" draw:name="5" text:anchor-type="as-char" draw:z-index="5" svg:width="14.552083333333cm" svg:height="7.9375cm"><draw:image xlink:href="Pictures/965cd1e821ea2919726042558046a5bd.png" xlink:type="simple" xlink:show="embed" xlink:actuate="onLoad"/></draw:frame></text:p>
      <text:h text:style-name="Heading_20_2" text:outline-level="2"><text:bookmark-start text:name="__RefHeading___the_transfer_of_energy_6"/><text:bookmark-start text:name="the_transfer_of_energy"/>The transfer of energy<text:bookmark-end text:name="__RefHeading___the_transfer_of_energy_6"/><text:bookmark-end text:name="the_transfer_of_energy"/></text:h>
      <text:p text:style-name="Text_20_body">In this model, wealth and energy are tracked independently. 'Energy' generally refers to work / effort and quality of life. ie. Agents 'spend' energy selling their product, and 'consume' energy that they purchase from other agents as quality of life.The greater the energy they have, the higher is their quality of life.</text:p>
      <text:p text:style-name="Text_20_body">In this simulation, all agents spend exactly 1 unit of energy 'selling' their product regardless of price. This would appear to be a fair reflection of the similar amount of effort it requires to put in a day's work regardless of salary.</text:p>
      <text:p text:style-name="Text_20_body"><draw:frame draw:style-name="media" draw:name="6" text:anchor-type="as-char" draw:z-index="6" svg:width="14.552083333333cm" svg:height="7.2760416666667cm"><draw:image xlink:href="Pictures/a31bbdfbf88f91bd63457193c32062a7.png" xlink:type="simple" xlink:show="embed" xlink:actuate="onLoad"/></draw:frame></text:p>
      <text:p text:style-name="Text_20_body">Tracking energy instead of wealth reveals a completely different distribution where all agents are in the ascendancy.</text:p>
      <text:p text:style-name="Text_20_body"><draw:frame draw:style-name="media" draw:name="7" text:anchor-type="as-char" draw:z-index="7" svg:width="14.552083333333cm" svg:height="7.2760416666667cm"><draw:image xlink:href="Pictures/628fc7e7cc0191ed0b61e067993d05a2.png" xlink:type="simple" xlink:show="embed" xlink:actuate="onLoad"/></draw:frame></text:p>
      <text:p text:style-name="Text_20_body">Even though some agents are 'selling' more energy than others, the net effect is that the net increase in energy across the population is roughly evenly distributed.</text:p>
      <text:h text:style-name="Heading_20_2" text:outline-level="2"><text:bookmark-start text:name="__RefHeading___conclusions_7"/><text:bookmark-start text:name="conclusions"/>Conclusions<text:bookmark-end text:name="__RefHeading___conclusions_7"/><text:bookmark-end text:name="conclusions"/></text:h>
      <text:p text:style-name="Text_20_body">Even though quality of life generally increases for all agents, there is a significant cost in terms of inequality and the suction of wealth from society by the wealthy. And it's worth emphasising that there are no greed or privilege elements in this model; the gravitation of wealth to the wealthy is simply a mathematical function of their costs becoming proportionally less and less.</text:p>
      <text:p text:style-name="Text_20_body">When both the transfers of wealth and energy are taken equally into consideration the net benefit to society is only marginal, whereas a society that was hypoethetically based on the transfer of energy <text:span text:style-name="Emphasis">only</text:span> (open access) would be significantly before off.</text:p>
      <text:p text:style-name="Text_20_body">— <text:span text:style-name="Emphasis"><text:a xlink:type="simple" xlink:href="mailto:colinrturner@gmail.com" text:style-name="Internet_20_link" text:visited-style-name="Visited_20_Internet_20_Link">Colin R. Turner</text:a> 2021/03/21 20:14</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free_trade_wealth_vs_energy_model</dc:title>
  </office:meta>
</office:document-meta>
</file>