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lobal_cg"/><text:bookmark-start text:name="__RefHeading___global_community_gardens_1"/><text:bookmark-start text:name="global_community_gardens"/>Global Community Gardens<text:bookmark-end text:name="__RefHeading___global_community_gardens_1"/><text:bookmark-end text:name="global_community_gardens"/></text:h>
      <text:h text:style-name="Heading_20_3" text:outline-level="3"><text:bookmark-start text:name="__RefHeading___food_is_free_2"/><text:bookmark-start text:name="food_is_free"/>Food Is Free<text:bookmark-end text:name="__RefHeading___food_is_free_2"/><text:bookmark-end text:name="food_is_free"/></text:h>
      <text:p text:style-name="Text_20_body"><text:a xlink:type="simple" xlink:href="https://foodisfreeproject.org/" text:style-name="Internet_20_link" text:visited-style-name="Visited_20_Internet_20_Link">https://foodisfreeproject.org/</text:a><text:line-break/>
Organization</text:p>
      <text:h text:style-name="Heading_20_3" text:outline-level="3"><text:bookmark-start text:name="__RefHeading___foodnotlawns_3"/><text:bookmark-start text:name="foodnotlawns"/>Foodnotlawns<text:bookmark-end text:name="__RefHeading___foodnotlawns_3"/><text:bookmark-end text:name="foodnotlawns"/></text:h>
      <text:p text:style-name="Text_20_body"><text:a xlink:type="simple" xlink:href="http://www.foodnotlawns.com" text:style-name="Internet_20_link" text:visited-style-name="Visited_20_Internet_20_Link">http://www.foodnotlawns.com</text:a><text:line-break/>
Organiz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obal_cg</dc:title>
  </office:meta>
</office:document-meta>
</file>