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lobal_transport_networks"/><text:bookmark-start text:name="__RefHeading___global_transport_networks_1"/><text:bookmark-start text:name="global_transport_networks"/>Global transport networks<text:bookmark-end text:name="__RefHeading___global_transport_networks_1"/><text:bookmark-end text:name="global_transport_networks"/></text:h>
      <text:h text:style-name="Heading_20_3" text:outline-level="3"><text:bookmark-start text:name="__RefHeading___on_land_2"/><text:bookmark-start text:name="on_land"/>on land<text:bookmark-end text:name="__RefHeading___on_land_2"/><text:bookmark-end text:name="on_land"/></text:h>
      <text:p text:style-name="Text_20_body"><text:span text:style-name="Strong_20_Emphasis">Somo</text:span><text:line-break/>
<text:a xlink:type="simple" xlink:href="https://somo.com/" text:style-name="Internet_20_link" text:visited-style-name="Visited_20_Internet_20_Link">https://somo.com/</text:a><text:line-break/>
Sadly, it allows for commercial ride servicing.</text:p>
      <text:p text:style-name="Text_20_body">An app to organize carpooling. You can create groups of friends in it and carpool with them or with strangers. It also gives public transportation schedules.</text:p>
      <text:p text:style-name="Text_20_body"><text:span text:style-name="Strong_20_Emphasis">Hitchwiki</text:span><text:line-break/>
<text:a xlink:type="simple" xlink:href="http://hitchwiki.org" text:style-name="Internet_20_link" text:visited-style-name="Visited_20_Internet_20_Link">http://hitchwiki.org</text:a><text:line-break/>
100% gift economy!<text:line-break/>
Land, water and air<text:line-break/>
A wiki that connects to all sort of hitchhiking tools and sites in order to share rides on land, water or air!</text:p>
      <text:h text:style-name="Heading_20_3" text:outline-level="3"><text:bookmark-start text:name="__RefHeading___on_water_3"/><text:bookmark-start text:name="on_water"/>on water<text:bookmark-end text:name="__RefHeading___on_water_3"/><text:bookmark-end text:name="on_water"/></text:h>
      <text:p text:style-name="Text_20_body">Floatplan <text:a xlink:type="simple" xlink:href="https://floatplan.com" text:style-name="Internet_20_link" text:visited-style-name="Visited_20_Internet_20_Link">https://floatplan.com</text:a><text:line-break/>
Find a crew <text:a xlink:type="simple" xlink:href="https://findacrew.net" text:style-name="Internet_20_link" text:visited-style-name="Visited_20_Internet_20_Link">https://findacrew.net</text:a><text:line-break/>
Crewbay <text:a xlink:type="simple" xlink:href="https://crewbay.com" text:style-name="Internet_20_link" text:visited-style-name="Visited_20_Internet_20_Link">https://crewbay.com</text:a><text:line-break/>
7knots <text:a xlink:type="simple" xlink:href="https://7knots.com/" text:style-name="Internet_20_link" text:visited-style-name="Visited_20_Internet_20_Link">https://7knots.com/</text:a><text:line-break/>
Yotspot <text:a xlink:type="simple" xlink:href="https://yotspot.com" text:style-name="Internet_20_link" text:visited-style-name="Visited_20_Internet_20_Link">https://yotspot.com</text:a><text:line-break/></text:p>
      <text:p text:style-name="Text_20_body"><text:span text:style-name="Strong_20_Emphasis">Hitchwiki</text:span><text:line-break/>
<text:a xlink:type="simple" xlink:href="http://hitchwiki.org" text:style-name="Internet_20_link" text:visited-style-name="Visited_20_Internet_20_Link">http://hitchwiki.org</text:a><text:line-break/>
100% gift economy!<text:line-break/>
Land, water and air<text:line-break/>
A wiki that connects to all sort of hitchhiking tools and sites in order to share rides on land, water or air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lobal_transport_networks</dc:title>
  </office:meta>
</office:document-meta>
</file>