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7e001608225667bd771e3a0cfeb574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n_physical_object_money"/><text:bookmark-start text:name="__RefHeading___non-physical_object_money_1"/><text:bookmark-start text:name="non-physical_object_money"/>Non-physical object money<text:bookmark-end text:name="__RefHeading___non-physical_object_money_1"/><text:bookmark-end text:name="non-physical_object_money"/></text:h>
      <text:p text:style-name="Text_20_body">A Non-POM, or a 'Non-physical object money' is a form of reward where the reward issued to the individual cannot be transferred, can only be created from nothing as it is earned, and is deleted (or retired) once it is spent.</text:p>
      <text:p text:style-name="Text_20_body">The concept was originally conceived by <text:a xlink:type="simple" xlink:href="http://nopomstuff.info/about.html" text:style-name="Internet_20_link" text:visited-style-name="Visited_20_Internet_20_Link">Larry K. Mason</text:a> in the 1970s and was made more popular through <text:a xlink:type="simple" xlink:href="https://openaccesseconomy.org/doku.php?id=open_access_directives#alternative_trade_systems" text:style-name="Internet_20_link" text:visited-style-name="Visited_20_Internet_20_Link">various proposals</text:a> advocating for and inspired by its idealogy.</text:p>
      <text:h text:style-name="Heading_20_2" text:outline-level="2"><text:bookmark-start text:name="__RefHeading___how_it_works_2"/><text:bookmark-start text:name="how_it_works"/>How it works<text:bookmark-end text:name="__RefHeading___how_it_works_2"/><text:bookmark-end text:name="how_it_works"/></text:h>
      <text:p text:style-name="Text_20_body"><draw:frame draw:style-name="mediaright" draw:name="0" text:anchor-type="paragraph" draw:z-index="0" svg:width="7.9375cm" svg:height="7.6729166666667cm"><draw:image xlink:href="Pictures/97e001608225667bd771e3a0cfeb5747.jpg" xlink:type="simple" xlink:show="embed" xlink:actuate="onLoad"/></draw:frame>
The original concept by Larry K. Mason of a non-physical object money economy features a three-party transaction model of producers, consumers, and an organisation that rewards producers from the calculated results measured from their actions, methods of production used, and consumer feedback. </text:p>
      <text:p text:style-name="Text_20_body">Producers supply (or create) goods and services and provide them to consumers. Consumers transact goods and services in such a way that the reward amount in their account is deleted as they spend it. Producers earn their reward once a benefit of some kind is produced, whether it be to the consumer, or possibly another factor may be involved such as the impact to the environment.</text:p>
      <text:h text:style-name="Heading_20_2" text:outline-level="2"><text:bookmark-start text:name="__RefHeading___the_benefits_3"/><text:bookmark-start text:name="the_benefits"/>The benefits<text:bookmark-end text:name="__RefHeading___the_benefits_3"/><text:bookmark-end text:name="the_benefits"/></text:h>
      <text:p text:style-name="Text_20_body">Proponents of non-physical object money believe that a form of money, or a system that operates like money but without the ability to transfer money from person to person, solves multiple problems that money creates. Essentially easing crime, theft, and corruption.</text:p>
      <text:p text:style-name="Text_20_body">The issues with traditional money can include being able to pay an individual before a product has been acquired and results obtained from its use. If the product doesn't turn out as the consumer desired, the consumer has no say on how much a producer should be paid for the product acquired as the consumer already paid before the consumer could say how happy they were with the product.</text:p>
      <text:p text:style-name="Text_20_body">To solve this, non-physical object money systems propose the use of digital gateways instead of prices to unlock access to products, and sliders to indicate consumer happiness after the product is consumed, or the amount a producer will be rewarded after the initial transaction. The producer can then be rewarded after the results based on individual and consumer input are obtained.</text:p>
      <text:h text:style-name="Heading_20_2" text:outline-level="2"><text:bookmark-start text:name="__RefHeading___links_to_learn_more_4"/><text:bookmark-start text:name="links_to_learn_more"/>Links to learn more<text:bookmark-end text:name="__RefHeading___links_to_learn_more_4"/><text:bookmark-end text:name="links_to_learn_more"/></text:h>
      <text:p text:style-name="Text_20_body">Website: <text:a xlink:type="simple" xlink:href="http://nopomstuff.info/index.html" text:style-name="Internet_20_link" text:visited-style-name="Visited_20_Internet_20_Link">http://nopomstuff.info/index.html</text:a></text:p>
      <text:p text:style-name="Text_20_body">Facebook group: <text:a xlink:type="simple" xlink:href="https://www.facebook.com/groups/pomeducation" text:style-name="Internet_20_link" text:visited-style-name="Visited_20_Internet_20_Link">https://www.facebook.com/groups/pomeducation</text:a></text:p>
      <text:p text:style-name="Text_20_body">YouTube videos: <text:a xlink:type="simple" xlink:href="https://www.youtube.com/playlist?list=PL9361yULXYpBzJ0zXY4TxdsQSNr7gvgbK" text:style-name="Internet_20_link" text:visited-style-name="Visited_20_Internet_20_Link">https://www.youtube.com/playlist?list=PL9361yULXYpBzJ0zXY4TxdsQSNr7gvgbK</text:a></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non_physical_object_money</dc:title>
  </office:meta>
</office:document-meta>
</file>