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942d4013dafa28989c9cc906f18a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start"/><text:bookmark-start text:name="__RefHeading___добро_пожаловать_на_вики-страницу_экономики_открытого_доступа_1"/><text:bookmark-start text:name="добро_пожаловать_на_вики-страницу_экономики_открытого_доступа"/>Добро пожаловать на вики-страницу Экономики Открытого Доступа<text:bookmark-end text:name="__RefHeading___добро_пожаловать_на_вики-страницу_экономики_открытого_доступа_1"/><text:bookmark-end text:name="добро_пожаловать_на_вики-страницу_экономики_открытого_доступа"/></text:h>
      <text:p text:style-name="Text_20_body">Это созданная сообществом документация, посвященная теории экономики открытого доступа. Вы найдете здесь множество статей, подробно описывающих все аспекты этой теории.</text:p>
      <text:p text:style-name="Text_20_body"><draw:a xlink:type="simple" xlink:href="https://openaccesseconomy.org/lib/exe/detail.php?id=es:start&amp;media=og-image-colour.png"><draw:frame draw:style-name="media" draw:name="0" text:anchor-type="as-char" draw:z-index="0" svg:width="31.75cm" style:rel-width="100%" svg:height="16.66875cm" style:rel-height="scale"><draw:image xlink:href="Pictures/bb942d4013dafa28989c9cc906f18ad9.png" xlink:type="simple" xlink:show="embed" xlink:actuate="onLoad"/></draw:frame></draw:a></text:p>
      <text:h text:style-name="Heading_20_2" text:outline-level="2"><text:bookmark-start text:name="__RefHeading___что_такое_экономика_открытого_доступа_2"/><text:bookmark-start text:name="что_такое_экономика_открытого_доступа"/>Что такое экономика открытого доступа?<text:bookmark-end text:name="__RefHeading___что_такое_экономика_открытого_доступа_2"/><text:bookmark-end text:name="что_такое_экономика_открытого_доступа"/></text:h>
      <text:p text:style-name="Text_20_body">Экономика открытого доступа — это предлагаемый альтернативный способ организации человеческого общества, использующий существующие общественные структуры и технологии для обеспечения (по меньшей мере) безусловного удовлетворения потребностей каждого человека при максимальном сохранении живых систем.</text:p>
      <text:p text:style-name="Text_20_body">Сторонники экономики открытого доступа считают, что подавляющее большинство социальных и экологических проблем в наше время, таких как бедность, плохое здоровье и питание, многие формы преступности и психических заболеваний, загрязнение окружающей среды и отходы, неразрывно связаны с нашей рыночной торговой системой, которая с технологической точки зрения, возможно, в настоящий момент уже устарела.</text:p>
      <text:h text:style-name="Heading_20_2" text:outline-level="2"><text:bookmark-start text:name="__RefHeading___этот_вебсайт_3"/><text:bookmark-start text:name="этот_вебсайт"/>Этот вебсайт<text:bookmark-end text:name="__RefHeading___этот_вебсайт_3"/><text:bookmark-end text:name="этот_вебсайт"/></text:h>
      <text:p text:style-name="Text_20_body">Этот веб-сайт представляет собой нетехническое, доступное руководство для понимания того, как может работать пострыночная экономика открытого доступа.</text:p>
      <text:p text:style-name="Text_20_body">Также, поскольку сайт создан на вики, его можно дополнить, улучшить и редактировать всем желающим. Наша миссия — создать всеобъемлющую документацию, подробно описывающую концепцию, почему она необходима, почему она лучше, как она работает и каким образом мы её реализуем.</text:p>
      <text:p text:style-name="Text_20_body">Если вы являетесь сторонником открытого доступа или экономики, основанной на ресурсах, мы предлагаем вам создать свою учетную запись и сотрудничать с нами в создании надежной базы знаний для идеи, которая, как мы думаем, способна улучшить жизнь каждого на планете.</text:p>
      <text:p text:style-name="Text_20_body"><text:span text:style-name="Emphasis">Примечение: пожалуйста, соблюдайте правила нашего сообщества при внесении вклада в этот вебсайт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u:start</dc:title>
  </office:meta>
</office:document-meta>
</file>