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f7fb54c32172203a3b750a62e64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ansition_enterprises"/>A Transition-Oriented Enterprise<text:note text:id="ftn0" text:note-class="footnote"><text:note-citation text:label="1)">1)</text:note-citation><text:note-body><text:p text:style-name="Text_20_body">For more information on Transition-Oriented Enterprises follow this <text:a xlink:type="simple" xlink:href="http://reconomy.org/what-you-can-do/inspiring-enterprises/whats-a-transition-enterprise/" text:style-name="Internet_20_link" text:visited-style-name="Visited_20_Internet_20_Link">link</text:a>.</text:p></text:note-body></text:note> are a type of businesses which provides some useful service to the community while excess profits are used for wider benefit rather than just enriching individuals.</text:p>
      <text:p text:style-name="Text_20_body">The proposed plan is to create a group of Transition Enterprises which brings some useful services or goods to local markets (or global market if it's the case of thinking of selling goods across the countries) while a portion of the profits will be used to fund and support other TE's, acquiring and liberating some goods globally for free, investing in social support programs or supporting economically full-time activists.</text:p>
      <text:p text:style-name="Text_20_body">TE's also can act as co-ops businesses managed by its active members, democratizing the decision-making process and decentralizing the power.</text:p>
      <text:p text:style-name="Text_20_body"><draw:frame draw:style-name="mediacenter" draw:name="0" text:anchor-type="paragraph" draw:z-index="0" svg:width="10.583333333333cm" svg:height="4.5485815602837cm"><draw:image xlink:href="Pictures/85cf7fb54c32172203a3b750a62e64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enterprises</dc:title>
  </office:meta>
</office:document-meta>
</file>